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" svg:font-family="arial, sans-serif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ourier New"/>
    </style:style>
    <style:style style:name="T1" style:family="text">
      <style:text-properties fo:color="#545454" style:font-name="arial" fo:font-size="12pt" fo:letter-spacing="normal" fo:font-style="italic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 text:c="2"/>Quotes that inspire us:</text:p>
      <text:p text:style-name="P1"/>
      <text:p text:style-name="P1"><text:span text:style-name="T1">I think of a hero as someone who understands the degree of responsibility that comes with his freedom.</text:span> </text:p>
      <text:p text:style-name="P1"/>
      <text:p text:style-name="P1"/>
      <text:p text:style-name="P1"><text:span text:style-name="T1">It's cool to go places where working people are happy.</text:span> </text:p>
      <text:p text:style-name="P1"/>
      <text:p text:style-name="P1"><text:span text:style-name="T1">I'm always thinking about creating. My future starts when I wake up every morning... Every day I find something creative to do with my life.</text:span> </text:p>
      <text:p text:style-name="P1"/>
      <text:p text:style-name="P1"><text:span text:style-name="T1">Do not fear mistakes. There are none</text:span> </text:p>
      <text:p text:style-name="P1"/>
      <text:p text:style-name="P1"><text:span text:style-name="T1">Find out who you are and do it on purpose.</text:span> </text:p>
      <text:p text:style-name="P1"/>
      <text:p text:style-name="P1">Most things I worry about, never happen anyway... 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" svg:font-family="arial, sans-serif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A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A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enae Brennen</meta:initial-creator>
    <meta:creation-date>2017-10-20T09:13:45.54</meta:creation-date>
    <meta:document-statistic meta:table-count="0" meta:image-count="0" meta:object-count="0" meta:page-count="1" meta:paragraph-count="7" meta:word-count="82" meta:character-count="454"/>
    <dc:date>2017-10-20T09:27:30.57</dc:date>
    <dc:creator>Renae Brennen</dc:creator>
    <meta:editing-duration>PT13M45S</meta:editing-duration>
    <meta:editing-cycles>1</meta:editing-cycles>
    <meta:generator>OpenOffice/4.1.3$Win32 OpenOffice.org_project/413m1$Build-9783</meta:generator>
  </office:meta>
</office:document-meta>
</file>